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Noto Sans" svg:font-family="'Noto San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margin-left="0cm" fo:margin-right="0cm" fo:text-align="center" style:justify-single-word="false" fo:orphans="2" fo:widows="2" fo:text-indent="0cm" style:auto-text-indent="false"/>
      <style:text-properties fo:font-variant="normal" fo:text-transform="none" style:font-name="Noto Sans" fo:font-size="12pt" fo:letter-spacing="normal" fo:font-style="normal" fo:font-weight="bold"/>
    </style:style>
    <style:style style:name="P2" style:family="paragraph" style:parent-style-name="Standard">
      <style:paragraph-properties fo:margin-left="0cm" fo:margin-right="0cm" fo:text-align="center" style:justify-single-word="false" fo:orphans="2" fo:widows="2" fo:text-indent="0cm" style:auto-text-indent="false"/>
      <style:text-properties officeooo:paragraph-rsid="0018f063"/>
    </style:style>
    <style:style style:name="P3" style:family="paragraph" style:parent-style-name="Standard">
      <style:paragraph-properties fo:margin-left="0cm" fo:margin-right="0cm" fo:text-align="justify" style:justify-single-word="false" fo:orphans="2" fo:widows="2" fo:text-indent="0cm" style:auto-text-indent="false"/>
      <style:text-properties officeooo:paragraph-rsid="0018f063"/>
    </style:style>
    <style:style style:name="P4" style:family="paragraph" style:parent-style-name="Standard">
      <style:paragraph-properties fo:margin-left="0cm" fo:margin-right="0cm" fo:text-align="justify" style:justify-single-word="false" fo:orphans="2" fo:widows="2" fo:text-indent="0cm" style:auto-text-indent="false"/>
      <style:text-properties officeooo:paragraph-rsid="00198cd5"/>
    </style:style>
    <style:style style:name="P5" style:family="paragraph" style:parent-style-name="Standard">
      <style:paragraph-properties fo:margin-left="0cm" fo:margin-right="0cm" fo:text-align="justify" style:justify-single-word="false" fo:orphans="2" fo:widows="2" fo:text-indent="0cm" style:auto-text-indent="false"/>
      <style:text-properties officeooo:paragraph-rsid="001a8167"/>
    </style:style>
    <style:style style:name="P6" style:family="paragraph" style:parent-style-name="Standard">
      <style:paragraph-properties fo:margin-left="0cm" fo:margin-right="0cm" fo:text-align="justify" style:justify-single-word="false" fo:orphans="2" fo:widows="2" fo:text-indent="0cm" style:auto-text-indent="false"/>
      <style:text-properties fo:font-variant="normal" fo:text-transform="none" style:font-name="Noto Sans" fo:font-size="12pt" fo:letter-spacing="normal" fo:font-style="normal" fo:font-weight="normal" officeooo:paragraph-rsid="001a8167"/>
    </style:style>
    <style:style style:name="T1" style:family="text">
      <style:text-properties fo:font-variant="normal" fo:text-transform="none" style:font-name="Noto Sans" fo:font-size="12pt" fo:letter-spacing="normal" fo:font-style="normal" fo:font-weight="normal"/>
    </style:style>
    <style:style style:name="T2" style:family="text">
      <style:text-properties fo:font-variant="normal" fo:text-transform="none" style:font-name="Noto Sans" fo:font-size="12pt" fo:letter-spacing="normal" fo:font-style="normal" fo:font-weight="normal" officeooo:rsid="0018f063"/>
    </style:style>
    <style:style style:name="T3" style:family="text">
      <style:text-properties fo:font-variant="normal" fo:text-transform="none" style:font-name="Noto Sans" fo:font-size="12pt" fo:letter-spacing="normal" fo:font-style="normal" fo:font-weight="normal" officeooo:rsid="00198cd5"/>
    </style:style>
    <style:style style:name="T4" style:family="text">
      <style:text-properties fo:font-variant="normal" fo:text-transform="none" fo:letter-spacing="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Пользовательское соглашение.</text:p>
      <text:p text:style-name="P2"><text:line-break/><text:span text:style-name="T1">1.Общие положения</text:span></text:p>
      <text:p text:style-name="P3"><text:line-break/><text:span text:style-name="T1">1.1.ООО «Центр семейной медицины Фреш» предлагает Вам использовать как внутренние (интегрированные на сайт) так и внешние (расположенные на других сайтах) сервисные функции сайта www.csm-yar.ru (далее - "Сервисы"), на условиях, изложенных в настоящем Пользовательском соглашении (далее — «Соглашение», «ПС»). Соглашение может быть изменено нами без какого-либо специального уведомления, новая редакция Соглашения вступает в силу с момента ее размещения, если иное не предусмотрено новой редакцией Соглашения. Действующая редакция ПС всегда находится на дан</text:span><text:span text:style-name="T2">н</text:span><text:span text:style-name="T1">ом сайте. Пользовательское соглашение вступает в силу с момента выражения Вами согласия с его условиями путем внесения персональных данных на страницах "сервисов".</text:span></text:p>
      <text:p text:style-name="P3"><text:line-break/><text:span text:style-name="T1">1.2.Использование сервисов «Запись на прием», , а также иных сервисов сайта, </text:span><text:span text:style-name="T3">в том числе присоединение к беседам в Телеграм или других мессенджерах, </text:span><text:span text:style-name="T1"><text:s/>регулируется настоящим Соглашением и Политикой обработки персональных данных.</text:span></text:p>
      <text:p text:style-name="P3"><text:line-break/><text:span text:style-name="T1">1.3.К настоящему Соглашению и отношениям между Вами и ООО «Центр семейной медицины Фреш», возникающим в связи с использованием электронных "сервисов", подлежит применению прав</text:span><text:span text:style-name="T2">о</text:span><text:span text:style-name="T1"> Российской Федерации. Везде по тексту настоящего Соглашения, если явно не указано иное, под термином «законодательство» понимается законодательство РФ.</text:span></text:p>
      <text:p text:style-name="P4"><text:line-break/><text:span text:style-name="T1">1.4.Воспользовавшись сервисом "Запись на прием", а также иными сервисами на сайте, Вы получаете доступ к "сервисам" и выражаете свое безоговорочное согласие со всеми условиями настоящего Соглашения и обязуетесь их соблюдать или прекратить использование сервисов.</text:span></text:p>
      <text:p text:style-name="P4"><text:line-break/><text:span text:style-name="T1">1.5.Используя электронные "сервисы", Вы свободно, своей волей и в своем интересе, в соответствии с требованиями статьи 9 федерального закона от 27.07.06 г. «О персональных данных» №152-ФЗ, даете своё безусловное согласие для ООО «Центр семейной медицины Фреш» на получение и передачу по открытым каналам связи "Интернет", своих персональных данных, включающих: фамилию, имя, отчество, контактный телефон, адрес электронной почты, возраст и причина обращения для их дальнейшей: обработки, систематизации, накопления, хранения, обновления, изменения, использования, обезличивания, блокирования, уничтожения, а также передачу Ваших персональных данных третьим лицам, в целях предоставления Вам </text:span><text:span text:style-name="T3">или <text:s/>представляемым Вами лицам </text:span><text:span text:style-name="T1"><text:s/>медицинских услуг.</text:span></text:p>
      <text:p text:style-name="P5"><text:span text:style-name="T1">С момента заполнения необходимых полей форм "сервисов", получения нами электронного уведомления с электронного сервиса сайта в ООО «Центр </text:span><text:soft-page-break/><text:span text:style-name="T1">семейной медицины Фреш», Ваше согласие считается полученным в письменной форме.</text:span></text:p>
      <text:p text:style-name="P6">Настоящее Соглашение действует до момента его отзыва, который осуществляется путем направления в адрес ООО «Центр семейной медицины Фреш» по почте заказного письма с уведомлением о вручении либо путем вручения лично под расписку представителю ООО «Центр семейной медицины Фреш» письменного заявления об отказе от предоставления настоящего согласия, либо до момента достижения целей обработки персональных данных - получение медицинских услуг, или утраты необходимости в достижении этих целей.</text:p>
      <text:p text:style-name="P5"><text:line-break/><text:span text:style-name="T1">1.6. В случае получения ООО «Центр семейной медицины Фреш» письменного заявления об отзыве настоящего согласия, ООО «Центр семейной медицины Фреш Фреш» обязуется прекратить обработку персональных данных в течение 10 (Десяти) календарных дней с момента получения такого заявления. </text:span></text:p>
      <text:p text:style-name="P4"><text:span text:style-name="T1">В случае достижения цели обработки персональных данных оператор обязан прекратить обработку персональных данных или обеспечить ее прекращение (если обработка осуществляется другим лицом, действующим по поручению оператора) и уничтожить персональные данные или обеспечить их уничтожение (если обработка осуществляется другим лицом, действующим по поручению оператора) по истечению 3 лет с даты достижения цели обработки персональных данных, если иное не предусмотрено законодательством РФ.</text:span><text:line-break/><text:span text:style-name="T1">В случае утраты необходимости в достижении целей обработки персональных данных оператор обязан прекратить обработку персональных данных или обеспечить ее прекращение (если обработка осуществляется другим лицом, действующим по поручению оператора) по истечении месяца, уничтожить персональные данные или обеспечить их уничтожение (если обработка осуществляется другим лицом, действующим по поручению оператора) по истечении 1 года.</text:span><text:line-break/><text:span text:style-name="T1">Срок обработки персональных данных по достижении целей такой обработки обусловлен также сроками хранения медицинской документации, которые предусмотрены Приказом Минздрава России от 03.08.2023 N 408 «Об утверждении Перечня документов, образующихся в деятельности Министерства здравоохранения Российской Федерации и подведомственных ему организаций».</text:span><text:line-break/><text:line-break/><text:span text:style-name="T1">2.Описание услуг</text:span></text:p>
      <text:p text:style-name="P5"><text:line-break/><text:span text:style-name="T1">2.1.Существующие на данный момент сервисы, а также любое их развитие является предметом настоящего ПС. Вы понимаете и соглашаетесь с тем, что сервис предоставляется «как есть» и что ООО «Центр семейной медицины Фреш» не несет ответственности ни за какие задержки, сбои, неверную или несвоевременную доставку, удаление или несохранность какой-либо пользовательской персональной информации.</text:span></text:p>
      <text:p text:style-name="P5"><text:soft-page-break/><text:line-break/><text:span text:style-name="T1">2.2.Для того чтобы воспользоваться "сервисами", необходимо иметь компьютер и доступ в сеть Интернет. Все вопросы приобретения прав доступа в Сеть, покупки и наладки для этого соответствующего оборудования и программных продуктов решаются Вами самостоятельно и не попадают под действие ПС.</text:span><text:line-break/><text:line-break/><text:span text:style-name="T1">3.Ваши обязательства по регистрации записи на прием.</text:span></text:p>
      <text:p text:style-name="P5"><text:line-break/><text:span text:style-name="T1">3.1.Для того чтобы воспользоваться сервисами на данном сайте, Вы соглашаетесь предоставить достоверную и полную информацию о себе по вопросам, предлагаемым в формах сервисов, и поддерживать эту информацию в актуальном состоянии.</text:span></text:p>
      <text:p text:style-name="P5"><text:line-break/><text:span text:style-name="T1">3.2.Если Вы предоставляете неверную информацию или у ООО «Центр семейной медицины Фреш» есть серьезные основания полагать, что предоставленная Вами информация неполна или недостоверна, ООО «Центр семейной медицины Фреш» имеет право заблокировать либо удалить Вашу электронную запись и отказать Вам в использовании сервисов.</text:span><text:line-break/><text:line-break/><text:span text:style-name="T1">4.Действия пользователя при использовании электронными сервисами.</text:span></text:p>
      <text:p text:style-name="P5"><text:line-break/><text:span text:style-name="T1">4.1.При заполнении полей формы электронного сервиса, сервис получает, обрабатывает и передает Ваши введенные данные, в общую базу <text:s/>пациентов ООО «Центр семейной медицины Фреш».</text:span></text:p>
      <text:p text:style-name="P5"><text:line-break/><text:span text:style-name="T1">4.2.Вы соглашаетесь с тем, что в случае не возможности с Вашей стороны прибыть в выбранное Вами время записи на прием, Вы - не менее чем за 2 часа, любым доступным способом, уведомляете ООО «Центр семейной медицины Фреш» о необходимости отмены явки на прием.</text:span><text:line-break/><text:line-break/><text:span text:style-name="T1">5.Поведение пользователя</text:span></text:p>
      <text:p text:style-name="P4"><text:line-break/><text:span text:style-name="T1">Вы соглашаетесь не использовать электронные сервисы ООО «Центр семейной медицины Фреш» для:</text:span></text:p>
      <text:p text:style-name="P4"><text:line-break/><text:span text:style-name="T4">• </text:span><text:span text:style-name="T1">умышленного нарушения местного, российского законодательства или норм международного права;</text:span></text:p>
      <text:p text:style-name="P5"><text:line-break/><text:span text:style-name="T4">• </text:span><text:span text:style-name="T1">нарушения нормальной работы веб-сайта ООО «Центр семейной медицины Фреш»;</text:span></text:p>
      <text:p text:style-name="P5"><text:line-break/><text:span text:style-name="T4">• </text:span><text:span text:style-name="T1">применения любых форм и способов незаконного представительства других лиц в Сети;</text:span></text:p>
      <text:p text:style-name="P4"><text:line-break/><text:span text:style-name="T4">• </text:span><text:span text:style-name="T1">размещения ссылок на ресурсы Сети, содержание которых противоречит действующему законодательству РФ;</text:span></text:p>
      <text:p text:style-name="P5"><text:soft-page-break/><text:line-break/><text:line-break/><text:line-break/><text:span text:style-name="T1">6.Общие положения об использовании и хранении</text:span><text:line-break/><text:span text:style-name="T1">6.1.Вы признаете, что ООО «Центр семейной медицины Фреш» может устанавливать ограничения в использовании сервисов.</text:span></text:p>
      <text:p text:style-name="P5"><text:line-break/><text:span text:style-name="T1">6.2.ООО «Центр семейной медицины Фреш» может запретить автоматическое обращение к сервису, а также прекратить прием любой информации, сгенерированной автоматически (например, почтового спама).</text:span></text:p>
      <text:p text:style-name="P5"><text:line-break/><text:span text:style-name="T1">6.3.ООО «Центр семейной медицины Фреш» по своему усмотрению может перестать поддерживать связность с сетями, нарушающими принципы взаимодействия.</text:span></text:p>
      <text:p text:style-name="P5"><text:line-break/><text:span text:style-name="T1">6.4.Администрация ООО «Центр семейной медицины Фреш» может посылать своим пользователям информационные сообщения, </text:span><text:span text:style-name="T3">в том числе посредством мессенджеров.</text:span></text:p>
      <text:p text:style-name="P5"><text:line-break/><text:span text:style-name="T1">6.5.ООО «Центр семейной медицины Фреш» не несет ответственности ни за какие задержки, сбои, неверную или несвоевременную доставку, удаление или несохранность какой-либо пользовательской персональной информации.</text:span></text:p>
      <text:p text:style-name="P5"><text:line-break/><text:span text:style-name="T1">6.6.Вы соглашаетесь, что ООО «Центр семейной медицины Фреш» может поменять правила и ограничения в любое время, с или без предварительного уведомления.</text:span><text:line-break/><text:line-break/><text:span text:style-name="T1">7.Прекращение регистрации</text:span></text:p>
      <text:p text:style-name="P5"><text:line-break/><text:span text:style-name="T1">7.1.Вы согласны с тем, что ООО «Центр семейной медицины Фреш» оставляет за собой право заблокировать или удалить Вашу учетную запись, либо прекратить действие Вашей учетной записи без объяснения причин.</text:span><text:line-break/><text:span text:style-name="T1">7.2.ООО «Центр семейной медицины Фреш» может в любой момент закрыть сервис с или без предварительного уведомления. ООО «Центр семейной медицины Фреш» в этом случае не несет никакой ответственности за прекращение доступа к сервисам.</text:span></text:p>
      <text:p text:style-name="P5"><text:line-break/><text:span text:style-name="T1">7.3.ООО «Центр семейной медицины Фреш» не гарантирует, что: сервисы будет соответствовать Вашим требованиям; сервисы будет предоставляться непрерывно, быстро, надежно и без ошибок; качество услуги, информации и пр., полученного с использованием сервиса, будет соответствовать Вашим ожиданиям; все ошибки в программах будут исправлены.</text:span></text:p>
      <text:p text:style-name="P5"><text:line-break/><text:span text:style-name="T1">7.4.ООО «Центр семейной медицины Фреш» не несет ответственности за любые прямые или косвенные убытки, произошедшие из-за:</text:span><text:line-break/><text:span text:style-name="T4">• </text:span><text:span text:style-name="T1">использования либо невозможности использования сервисов;</text:span><text:line-break/><text:soft-page-break/><text:span text:style-name="T4">• </text:span><text:span text:style-name="T1">несанкционированного доступа к Вашим коммуникациям;</text:span><text:line-break/><text:span text:style-name="T4">• </text:span><text:span text:style-name="T1">заявления или поведение любого третьего лица в сервисе, от Вашего имени.</text:span></text:p>
      <text:p text:style-name="P4"><text:line-break/><text:span text:style-name="T1">7.5.При любых обстоятельствах ответственность ООО «Центр семейной медицины Фреш» в соответствии со статьей 15 Гражданского кодекса России ограничена 1 000 (одной тысячей) рублей и возлагается на него при наличии в его действиях вины.</text:span></text:p>
      <text:p text:style-name="P4"><text:line-break/><text:line-break/><text:span text:style-name="T1">8.Общая информация</text:span></text:p>
      <text:p text:style-name="P4"><text:line-break/><text:span text:style-name="T1">8.1.ПС является юридически обязывающим договором между Вами и ООО «Центр семейной медицины Фреш» и регламентирует использование Вами сервисов ООО «Центр семейной медицины Фреш».</text:span></text:p>
      <text:p text:style-name="P4"><text:line-break/><text:span text:style-name="T1">8.2.Вы и ООО «Центр семейной медицины Фреш» соглашаетесь на то, что все возможные споры, подлежат рассмотрению в суде г.Ярославля в порядке, установленном действующим законодательством Российской Федерации.</text:span></text:p>
      <text:p text:style-name="P4"><text:line-break/><text:span text:style-name="T1">8.3.Ничто в ПС не может пониматься как установление между Вами и ООО «Центр семейной медицины Фреш» агентских отношений, отношений товарищества, отношений по совместной деятельности, отношений личного найма, либо каких-то иных отношений, прямо не предусмотренных ПС.</text:span></text:p>
      <text:p text:style-name="P4"><text:line-break/><text:span text:style-name="T1">8.4.Признание судом какого-либо положения ПС недействительным или не подлежащим принудительному исполнению не влечет недействительности или неисполнимости иных положений Соглашения.</text:span></text:p>
      <text:p text:style-name="P4"><text:line-break/><text:span text:style-name="T1">8.5.Бездействие со стороны ООО «Центр семейной медицины Фреш» в случае нарушения Вами либо иными пользователями положений ПС не лишает ООО «Центр семейной медицины Фреш» права предпринять соответствующие действия в защиту своих интересов позднее, а также не означает отказа ООО «Центр семейной медицины Фреш» от своих прав в случае совершения в последующем подобных, либо сходных нарушений.</text:span> <text:s/></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Noto Sans" svg:font-family="'Noto San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ru" fo:country="RU"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5-02-10T12:38:34.498000000</meta:creation-date>
    <meta:editing-duration>PT2M32S</meta:editing-duration>
    <meta:editing-cycles>3</meta:editing-cycles>
    <meta:generator>LibreOffice/7.1.4.2$Windows_X86_64 LibreOffice_project/a529a4fab45b75fefc5b6226684193eb000654f6</meta:generator>
    <dc:date>2025-02-13T12:57:54.821000000</dc:date>
    <meta:document-statistic meta:table-count="0" meta:image-count="0" meta:object-count="0" meta:page-count="5" meta:paragraph-count="38" meta:word-count="1333" meta:character-count="10474" meta:non-whitespace-character-count="9129"/>
  </office:meta>
</office:document-meta>
</file>