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/>
      <style:text-properties fo:font-variant="normal" fo:text-transform="none" style:font-name="Times New Roman" fo:font-size="14pt" fo:letter-spacing="normal" fo:font-style="normal" fo:font-weight="normal" officeooo:paragraph-rsid="0011beec" style:font-size-asian="14pt" style:font-size-complex="14pt"/>
    </style:style>
    <style:style style:name="P2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/>
      <style:text-properties fo:font-variant="normal" fo:text-transform="none" style:font-name="Times New Roman" fo:font-size="14pt" fo:letter-spacing="normal" fo:font-style="normal" fo:font-weight="normal" officeooo:paragraph-rsid="00135e0c" style:font-size-asian="14pt" style:font-size-complex="14pt"/>
    </style:style>
    <style:style style:name="P3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/>
      <style:text-properties fo:font-variant="normal" fo:text-transform="none" fo:color="#282828" loext:opacity="100%" style:font-name="Times New Roman" fo:font-size="14pt" fo:letter-spacing="normal" fo:font-style="normal" fo:font-weight="normal" officeooo:paragraph-rsid="000e3918" style:font-size-asian="14pt" style:font-size-complex="14pt"/>
    </style:style>
    <style:style style:name="P4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/>
      <style:text-properties fo:font-variant="normal" fo:text-transform="none" fo:color="#282828" loext:opacity="100%" style:font-name="Times New Roman" fo:font-size="14pt" fo:letter-spacing="normal" fo:font-style="normal" fo:font-weight="normal" officeooo:paragraph-rsid="0014a41d" style:font-size-asian="14pt" style:font-size-complex="14pt"/>
    </style:style>
    <style:style style:name="P5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/>
      <style:text-properties fo:font-variant="normal" fo:text-transform="none" fo:color="#282828" loext:opacity="100%" style:font-name="Times New Roman" fo:font-size="14pt" fo:letter-spacing="normal" fo:font-style="normal" fo:font-weight="normal" officeooo:rsid="00132b1f" officeooo:paragraph-rsid="0014a41d" style:font-size-asian="14pt" style:font-size-complex="14pt"/>
    </style:style>
    <style:style style:name="P6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/>
      <style:text-properties style:font-name="Times New Roman" fo:font-size="14pt" officeooo:paragraph-rsid="0014a41d" style:font-size-asian="14pt" style:font-size-complex="14pt"/>
    </style:style>
    <style:style style:name="P7" style:family="paragraph" style:parent-style-name="Standard" style:master-page-name="">
      <loext:graphic-properties draw:fill="none"/>
      <style:paragraph-properties fo:margin-left="0cm" fo:margin-right="0cm" fo:text-align="justify" style:justify-single-word="false" fo:orphans="2" fo:widows="2" fo:text-indent="1.401cm" style:auto-text-indent="false" style:page-number="auto" fo:background-color="transparent"/>
      <style:text-properties fo:font-variant="normal" fo:text-transform="none" fo:color="#282828" loext:opacity="100%" style:font-name="Times New Roman" fo:font-size="14pt" fo:letter-spacing="normal" fo:font-style="normal" fo:font-weight="normal" officeooo:rsid="000fea4f" officeooo:paragraph-rsid="000fea4f" style:font-size-asian="14pt" style:font-size-complex="14pt"/>
    </style:style>
    <style:style style:name="P8" style:family="paragraph" style:parent-style-name="Text_20_body">
      <loext:graphic-properties draw:fill="none"/>
      <style:paragraph-properties fo:margin-left="0cm" fo:margin-right="0cm" fo:margin-top="0cm" fo:margin-bottom="0.247cm" style:contextual-spacing="false" fo:line-height="115%" fo:text-align="justify" style:justify-single-word="false" fo:orphans="2" fo:widows="2" fo:text-indent="1.7cm" style:auto-text-indent="false" fo:background-color="transparent"/>
      <style:text-properties fo:font-variant="normal" fo:text-transform="none" style:font-name="Times New Roman" fo:font-size="14pt" fo:letter-spacing="normal" fo:font-style="normal" fo:font-weight="normal" officeooo:paragraph-rsid="0011beec" style:font-size-asian="14pt" style:font-size-complex="14pt"/>
    </style:style>
    <style:style style:name="P9" style:family="paragraph" style:parent-style-name="Text_20_body">
      <loext:graphic-properties draw:fill="none"/>
      <style:paragraph-properties fo:margin-left="0cm" fo:margin-right="0cm" fo:margin-top="0cm" fo:margin-bottom="0.247cm" style:contextual-spacing="false" fo:line-height="115%" fo:text-align="justify" style:justify-single-word="false" fo:orphans="2" fo:widows="2" fo:text-indent="1.7cm" style:auto-text-indent="false" fo:background-color="transparent"/>
      <style:text-properties style:font-name="Times New Roman" fo:font-size="14pt" officeooo:paragraph-rsid="0011beec" style:font-size-asian="14pt" style:font-size-complex="14pt"/>
    </style:style>
    <style:style style:name="P10" style:family="paragraph" style:parent-style-name="Text_20_body" style:master-page-name="">
      <loext:graphic-properties draw:fill="none"/>
      <style:paragraph-properties fo:margin-left="0cm" fo:margin-right="0cm" fo:margin-top="0cm" fo:margin-bottom="0.247cm" style:contextual-spacing="false" fo:line-height="115%" fo:text-align="justify" style:justify-single-word="false" fo:orphans="2" fo:widows="2" fo:text-indent="1.7cm" style:auto-text-indent="false" style:page-number="auto" fo:background-color="transparent"/>
      <style:text-properties fo:font-variant="normal" fo:text-transform="none" style:font-name="Times New Roman" fo:font-size="14pt" fo:letter-spacing="normal" fo:font-style="normal" fo:font-weight="normal" officeooo:paragraph-rsid="0011beec" style:font-size-asian="14pt" style:font-size-complex="14pt"/>
    </style:style>
    <style:style style:name="P11" style:family="paragraph" style:parent-style-name="Text_20_body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orphans="2" fo:widows="2" fo:text-indent="1.6cm" style:auto-text-indent="false" fo:background-color="transparent"/>
      <style:text-properties fo:font-variant="normal" fo:text-transform="none" style:font-name="Times New Roman" fo:font-size="14pt" fo:letter-spacing="normal" fo:font-style="normal" fo:font-weight="normal" officeooo:paragraph-rsid="0011beec" style:font-size-asian="14pt" style:font-size-complex="14pt"/>
    </style:style>
    <style:style style:name="P12" style:family="paragraph" style:parent-style-name="Text_20_body" style:master-page-name="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orphans="2" fo:widows="2" fo:text-indent="1.6cm" style:auto-text-indent="false" style:page-number="auto" fo:background-color="transparent"/>
      <style:text-properties fo:font-variant="normal" fo:text-transform="none" style:font-name="Times New Roman" fo:font-size="14pt" fo:letter-spacing="normal" fo:font-style="normal" fo:font-weight="normal" officeooo:paragraph-rsid="0011beec" style:font-size-asian="14pt" style:font-size-complex="14pt"/>
    </style:style>
    <style:style style:name="P13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text-indent="0cm" style:auto-text-indent="false" fo:background-color="transparent"/>
      <style:text-properties fo:font-variant="normal" fo:text-transform="none" fo:color="#282828" loext:opacity="100%" style:font-name="Times New Roman" fo:font-size="14pt" fo:letter-spacing="normal" fo:font-style="normal" fo:font-weight="normal" officeooo:rsid="000e9ebb" officeooo:paragraph-rsid="0014a41d" style:font-size-asian="14pt" style:font-name-complex="Times New Roman" style:font-size-complex="14pt"/>
    </style:style>
    <style:style style:name="P14" style:family="paragraph" style:parent-style-name="Text_20_body" style:list-style-name="L1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style:font-name="Times New Roman" fo:font-size="14pt" fo:letter-spacing="normal" fo:font-style="normal" fo:font-weight="normal" style:font-size-asian="14pt" style:font-size-complex="14pt"/>
    </style:style>
    <style:style style:name="P15" style:family="paragraph" style:parent-style-name="Text_20_body" style:list-style-name="L2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style:font-name="Times New Roman" fo:font-size="14pt" fo:letter-spacing="normal" fo:font-style="normal" fo:font-weight="normal" style:font-size-asian="14pt" style:font-size-complex="14pt"/>
    </style:style>
    <style:style style:name="P16" style:family="paragraph" style:parent-style-name="Text_20_body" style:list-style-name="L3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style:font-name="Times New Roman" fo:font-size="14pt" fo:letter-spacing="normal" fo:font-style="normal" fo:font-weight="normal" style:font-size-asian="14pt" style:font-size-complex="14pt"/>
    </style:style>
    <style:style style:name="P17" style:family="paragraph" style:parent-style-name="Text_20_body" style:list-style-name="L4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style:font-name="Times New Roman" fo:font-size="14pt" fo:letter-spacing="normal" fo:font-style="normal" fo:font-weight="normal" officeooo:paragraph-rsid="0011beec" style:font-size-asian="14pt" style:font-size-complex="14pt"/>
    </style:style>
    <style:style style:name="P18" style:family="paragraph" style:parent-style-name="Text_20_body" style:list-style-name="L5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style:font-name="Times New Roman" fo:font-size="14pt" fo:letter-spacing="normal" fo:font-style="normal" fo:font-weight="normal" style:font-size-asian="14pt" style:font-size-complex="14pt"/>
    </style:style>
    <style:style style:name="P19" style:family="paragraph" style:parent-style-name="Text_20_body" style:list-style-name="L6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style:font-name="Times New Roman" fo:font-size="14pt" fo:letter-spacing="normal" fo:font-style="normal" fo:font-weight="normal" style:font-size-asian="14pt" style:font-size-complex="14pt"/>
    </style:style>
    <style:style style:name="P20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212529" loext:opacity="100%" style:font-name="Times New Roman" fo:font-size="14pt" officeooo:rsid="000e9ebb" officeooo:paragraph-rsid="0014a41d" style:font-size-asian="14pt" style:font-name-complex="Times New Roman" style:font-size-complex="14pt"/>
    </style:style>
    <style:style style:name="P21" style:family="paragraph" style:parent-style-name="Text_20_body" style:list-style-name="L7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style:font-name="Times New Roman" fo:font-size="14pt" fo:letter-spacing="normal" fo:font-style="normal" fo:font-weight="normal" officeooo:paragraph-rsid="0011beec" style:font-size-asian="14pt" style:font-size-complex="14pt"/>
    </style:style>
    <style:style style:name="T1" style:family="text">
      <style:text-properties fo:font-variant="normal" fo:text-transform="none" fo:color="#282828" loext:opacity="100%" fo:letter-spacing="normal" fo:font-style="normal" fo:font-weight="normal"/>
    </style:style>
    <style:style style:name="T2" style:family="text">
      <style:text-properties fo:font-variant="normal" fo:text-transform="none" fo:color="#282828" loext:opacity="100%" fo:letter-spacing="normal" fo:font-style="normal" fo:font-weight="normal" officeooo:rsid="000a07a0"/>
    </style:style>
    <style:style style:name="T3" style:family="text">
      <style:text-properties fo:font-variant="normal" fo:text-transform="none" fo:letter-spacing="normal" fo:font-style="normal" fo:font-weight="normal"/>
    </style:style>
    <style:style style:name="T4" style:family="text">
      <style:text-properties fo:color="#282828" loext:opacity="100%"/>
    </style:style>
    <style:style style:name="T5" style:family="text">
      <style:text-properties fo:color="#282828" loext:opacity="100%" style:font-name="Times New Roman"/>
    </style:style>
    <style:style style:name="T6" style:family="text">
      <style:text-properties fo:color="#282828" loext:opacity="100%" style:font-name="Times New Roman" officeooo:rsid="0011c918"/>
    </style:style>
    <style:style style:name="T7" style:family="text">
      <style:text-properties fo:color="#282828" loext:opacity="100%" officeooo:rsid="001287fd"/>
    </style:style>
    <style:style style:name="T8" style:family="text">
      <style:text-properties fo:color="#282828" loext:opacity="100%" officeooo:rsid="0011c918"/>
    </style:style>
    <style:style style:name="T9" style:family="text">
      <style:text-properties style:use-window-font-color="true" loext:opacity="0%" officeooo:rsid="00132b1f"/>
    </style:style>
    <style:style style:name="T10" style:family="text">
      <style:text-properties style:use-window-font-color="true" loext:opacity="0%" officeooo:rsid="001507f4"/>
    </style:style>
    <style:style style:name="T11" style:family="text">
      <style:text-properties officeooo:rsid="0011c918"/>
    </style:style>
    <style:style style:name="T12" style:family="text">
      <style:text-properties officeooo:rsid="001775a5"/>
    </style:style>
    <style:style style:name="T13" style:family="text">
      <style:text-properties fo:color="#212529" loext:opacity="100%" officeooo:rsid="000df0fa" style:font-name-complex="Times New Roman"/>
    </style:style>
    <style:style style:name="T14" style:family="text">
      <style:text-properties fo:color="#212529" loext:opacity="100%" officeooo:rsid="000e9ebb" style:font-name-complex="Times New Roman"/>
    </style:style>
    <style:style style:name="T15" style:family="text">
      <style:text-properties officeooo:rsid="000df0fa"/>
    </style:style>
    <text:list-style style:name="L1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2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3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4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5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6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7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Пользовательское соглашение</text:p>
      <text:p text:style-name="P3"/>
      <text:p text:style-name="P1">1.Общие положения</text:p>
      <text:p text:style-name="P1">1.1.ООО «Центр семейной медицины» предлагает Вам использовать как внутренние (интегрированные на сайт) так и внешние (расположенные на других сайтах) сервисные функции сайта www.csm-yar.ru (далее - "Сервисы"), на условиях, изложенных в настоящем Пользовательском соглашении (далее — «Соглашение», «ПС»). Соглашение может быть изменено нами без какого-либо специального уведомления, новая редакция Соглашения вступает в силу с момента ее размещения, если иное не предусмотрено новой редакцией Соглашения. Действующая редакция ПС всегда находится на даном сайте. Пользовательское соглашение вступает в силу с момента выражения Вами согласия с его условиями путем внесения персональных данных на страницах "сервисов".</text:p>
      <text:p text:style-name="P2">1.2.Использование сервисов «Запись на прием», <text:span text:style-name="T4">, </text:span><text:span text:style-name="T7">а</text:span><text:span text:style-name="T8"> также иных сервисов сайта </text:span>регулируется настоящим Соглашением и Политикой обработки персональных данных.</text:p>
      <text:p text:style-name="P1">1.3.К настоящему Соглашению и отношениям между Вами и ООО «Центр семейной медицины» возникающими в связи с использованием электронных "сервисов", подлежит применению права Российской Федерации. Везде по тексту настоящего Соглашения, если явно не указано иное, под термином «законодательство» понимается как законодательство РФ.</text:p>
      <text:p text:style-name="P2">1.4.Воспользовавшись сервисом "Запись на прием"<text:span text:style-name="T5">, </text:span><text:span text:style-name="T6">а также иными сервисами</text:span><text:span text:style-name="T5"> на сайте, </text:span>Вы получаете доступ к "сервисам" и выражаете свое безоговорочное согласие со всеми условиями настоящего Соглашения и обязуетесь их соблюдать или прекратить использование сервисов.</text:p>
      <text:p text:style-name="P6"><text:tab/><text:span text:style-name="T1">1.5.Используя электронные "сервисы", Вы свободно, своей волей и в своем интересе, в соответствии с требованиями статьи 9 федерального закона от 27.07.06 г. «О персональных данных» №152-ФЗ, даете своё безусловное согласие для ООО «Центр семейной медицины» на получение и передачу по </text:span><text:span text:style-name="T2">открытым </text:span><text:span text:style-name="T1">каналам связи "Интернет", своих персональных данных, включающих: фамилию, имя, отчество, контактный телефон, адрес электронной почты, </text:span><text:span text:style-name="T2">возраст и причина обращения</text:span><text:span text:style-name="T1"> для их дальнейшей: обработки, систематизации, накопления, хранения, обновления, изменения, использования, обезличивания, блокирования, уничтожения, а также передачу Ваших персональных данных третьим лицам, в целях </text:span><text:span text:style-name="T2">предоставления Вам медицинских услуг.</text:span><text:span text:style-name="T1"> </text:span></text:p>
      <text:p text:style-name="P4">Настоящее Соглашение действует до момента его отзыва, который осуществляется путем направления в адрес ООО «Центр семейной медицины» по почте заказного письма с уведомлением о вручении, либо путем вручения лично под расписку представителю ООО «Центр семейной медицины» письменного заявления об отказе от предоставления настоящего согласия, <text:s/><text:span text:style-name="T11">либо до момента достижения целей <text:s/>обработки персональных данных - </text:span><text:span text:style-name="T12">получение медицинских услуг, <text:s/></text:span><text:span text:style-name="T11">или утраты необходимости в достижении этих целей. </text:span></text:p>
      <text:p text:style-name="P5"><text:soft-page-break/>1.6. В случае получения ООО «Центр семейной медицины» письменного заявления об отзыве настоящего согласия, ООО «Центр семейной медицины Фреш» обязуется прекратить обработку персональных данных в течение 10 (Десяти) календарных дней с момента получения такого заявления. С момента заполнения необходимых полей форм "сервисов", получения нами электронного уведомления с электронного сервиса сайта в ООО «Центр семейной медицины», Ваше согласие считается полученным в письменной форме.</text:p>
      <text:p text:style-name="P4"><text:span text:style-name="T13">В случае достижения цели обработки персональных данных оператор обязан прекратить обработку персональных данных или обеспечить ее прекращение (если обработка осуществляется другим лицом, действующим по поручению оператора) и уничтожить персональные данные или обеспечить их уничтожение (если обработка осуществляется другим лицом, действующим по поручению оператора) </text:span><text:span text:style-name="T14">по истечению</text:span><text:span text:style-name="T13"> 3 </text:span><text:span text:style-name="T14">лет</text:span><text:span text:style-name="T13"> с даты достижения цели обработки персональных данных, если иное не предусмотрено законодательством РФ.</text:span></text:p>
      <text:p text:style-name="P20"><text:tab/>В случае утраты необходимости в достижении целей обработки персональных данных <text:s/><text:span text:style-name="T15">оператор обязан прекратить обработку персональных данных или обеспечить ее прекращение (если обработка осуществляется другим лицом, действующим по поручению оператора) </text:span>по истечении месяца, <text:span text:style-name="T15"><text:s/>уничтожить персональные данные или обеспечить их уничтожение (если обработка осуществляется другим лицом, действующим по поручению оператора) </text:span>по истечении 1 года.</text:p>
      <text:p text:style-name="P13"><text:span text:style-name="T9"><text:tab/>Срок обработки персональных данных по достижении целей такой обработки </text:span><text:span text:style-name="T10">обусловлен </text:span><text:span text:style-name="T9">также </text:span><text:span text:style-name="T10">сроками хранения медицинской документации, которые предусмотрены</text:span><text:span text:style-name="T9"> Приказ</text:span><text:span text:style-name="T10">ом</text:span><text:span text:style-name="T9"> Минздрава России от 03.08.2023 N 408 «Об утверждении Перечня документов, образующихся в деятельности Министерства здравоохранения Российской Федерации и подведомственных ему организаций».</text:span></text:p>
      <text:p text:style-name="P1">2.Описание услуг</text:p>
      <text:p text:style-name="P1">2.1.Существующие на данный момент сервисы, а также любое их развитие является предметом настоящего ПС. Вы понимаете и соглашаетесь с тем, что сервис предоставляется «как есть» и что ООО «Центр семейной медицины» не несет ответственности ни за какие задержки, сбои, неверную или несвоевременную доставку, удаление или несохранность какой-либо пользовательской персональной информации.</text:p>
      <text:p text:style-name="P1">2.2.Для того чтобы воспользоваться "сервисами", необходимо иметь компьютер и доступ в сеть Интернет. Все вопросы приобретения прав доступа в Сеть, покупки и наладки для этого соответствующего оборудования и программных продуктов решаются Вами самостоятельно и не попадают под действие ПС.</text:p>
      <text:p text:style-name="P1">3.Ваши обязательства по регистрации записи на прием.</text:p>
      <text:p text:style-name="P1">3.1.Для того чтобы воспользоваться сервисами на данном сайте, Вы соглашаетесь предоставить достоверную и полную информацию о себе по вопросам, предлагаемым в формах сервисов, и поддерживать эту информацию в актуальном состоянии.</text:p>
      <text:p text:style-name="P1"><text:soft-page-break/>3.2.Если Вы предоставляете неверную информацию или у ООО «Центр семейной медицины» есть серьезные основания полагать, что предоставленная Вами информация неполна или недостоверна, ООО «Центр семейной медицины» имеет право заблокировать либо удалить Вашу электронную запись и отказать Вам в использовании сервисов.</text:p>
      <text:p text:style-name="P1">4.Действия пользователя при использовании электронными сервисами.</text:p>
      <text:p text:style-name="P1">4.1.При заполнении полей формы электронного сервиса «Запись на прием», сервис получает, обрабатывает и передает Ваши введенные данные, в общую базу графика приема пациентов ООО «Центр семейной медицины».</text:p>
      <text:p text:style-name="P1">4.2.Вы соглашаетесь с тем, что в случае не возможности с Вашей стороны прибыть в выбранное Вами время записи на прием, Вы - не менее чем за 2 часа, любым доступным способом, уведомляете ООО «Центр семейной медицины» о необходимости отмены явки на прием.</text:p>
      <text:p text:style-name="P1">5.Поведение пользователя</text:p>
      <text:p text:style-name="P1">Вы соглашаетесь не использовать электронные сервисы ООО «Центр семейной медицины» для:</text:p>
      <text:list xml:id="list3663127176" text:style-name="L1">
        <text:list-item>
          <text:p text:style-name="P14">умышленного нарушения местного, российского законодательства или норм международного права;</text:p>
        </text:list-item>
      </text:list>
      <text:list xml:id="list84026835" text:style-name="L2">
        <text:list-item>
          <text:p text:style-name="P15">нарушения нормальной работы веб-сайта ООО «Центр семейной медицины»;</text:p>
        </text:list-item>
      </text:list>
      <text:list xml:id="list639236302" text:style-name="L3">
        <text:list-item>
          <text:p text:style-name="P16">применения любых форм и способов незаконного представительства других лиц в Сети;</text:p>
        </text:list-item>
      </text:list>
      <text:list xml:id="list3390769647" text:style-name="L4">
        <text:list-item>
          <text:p text:style-name="P17">размещения ссылок на ресурсы Сети, содержание которых противоречит действующему законодательству РФ;</text:p>
        </text:list-item>
      </text:list>
      <text:p text:style-name="P12">6.Общие положения об использовании и хранении</text:p>
      <text:p text:style-name="P11">6.1.Вы признаете, что ООО «Центр семейной медицины» может устанавливать ограничения в использовании сервисов.</text:p>
      <text:p text:style-name="P11">6.2.ООО «Центр семейной медицины» может запретить автоматическое обращение к сервису, а также прекратить прием любой информации, сгенерированной автоматически (например, почтового спама).</text:p>
      <text:p text:style-name="P11">6.3.ООО «Центр семейной медицины» по своему усмотрению может перестать поддерживать связность с сетями, нарушающими принципы взаимодействия.</text:p>
      <text:p text:style-name="P11">6.4.Администрация ООО «Центр семейной медицины» может посылать своим пользователям информационные сообщения.</text:p>
      <text:p text:style-name="P11">6.5.ООО «Центр семейной медицины» не несет ответственности ни за какие задержки, сбои, неверную или несвоевременную доставку, удаление или несохранность какой-либо пользовательской персональной информации.</text:p>
      <text:p text:style-name="P11">6.6.Вы соглашаетесь, что ООО «Центр семейной медицины» может поменять правила и ограничения в любое время, с или без предварительного уведомления.</text:p>
      <text:p text:style-name="P11"><text:soft-page-break/>7.Прекращение регистрации</text:p>
      <text:p text:style-name="P11">7.1.Вы согласны с тем, что ООО «Центр семейной медицины» оставляет за собой право заблокировать или удалить Вашу учетную запись, либо прекратить действие Вашей учетной записи без объяснения причин.</text:p>
      <text:p text:style-name="P11">7.2.ООО «Центр семейной медицины» может в любой момент закрыть сервис с или без предварительного уведомления. ООО «Центр семейной медицины» в этом случае не несет никакой ответственности за прекращение доступа к сервисам.</text:p>
      <text:p text:style-name="P11">7.3.ООО «Центр семейной медицины» не гарантирует, что: сервисы будет соответствовать Вашим требованиям; сервисы будет предоставляться непрерывно, быстро, надежно и без ошибок; качество услуги, информации и пр., полученного с использованием сервиса, будет соответствовать Вашим ожиданиям; все ошибки в программах будут исправлены;</text:p>
      <text:p text:style-name="P11">7.4.ООО «Центр семейной медицины» не несет ответственности за любые прямые или косвенные убытки, произошедшие из-за:</text:p>
      <text:list xml:id="list1693238700" text:style-name="L5">
        <text:list-item>
          <text:p text:style-name="P18">использования либо невозможности использования сервисов;</text:p>
        </text:list-item>
      </text:list>
      <text:list xml:id="list1187066373" text:style-name="L6">
        <text:list-item>
          <text:p text:style-name="P19">несанкционированного доступа к Вашим коммуникациям;</text:p>
        </text:list-item>
      </text:list>
      <text:list xml:id="list3742802976" text:style-name="L7">
        <text:list-item>
          <text:p text:style-name="P21">заявления или поведение любого третьего лица в сервисе, от Вашего имени;</text:p>
        </text:list-item>
      </text:list>
      <text:p text:style-name="P10">7.5.При любых обстоятельствах ответственность ООО «Центр семейной медицины» в соответствии со статьей 15 Гражданского кодекса России ограничена 1 000 (одной тысячей) рублей и возлагается на него при наличии в его действиях вины.</text:p>
      <text:p text:style-name="P8">8.Общая информация</text:p>
      <text:p text:style-name="P8">8.1.ПС является юридически обязывающим договором между Вами и ООО «Центр семейной медицины» и регламентирует использование Вами сервисов ООО «Центр семейной медицины».<text:line-break/>8.2.Вы и ООО «Центр семейной медицины» соглашаетесь на то, что все возможные споры, подлежат рассмотрению в суде г.Ярославля в порядке, установленном действующим законодательством Российской Федерации.</text:p>
      <text:p text:style-name="P8">8.3.Ничто в ПС не может пониматься как установление между Вами и ООО «Центр семейной медицины» агентских отношений, отношений товарищества, отношений по совместной деятельности, отношений личного найма, либо каких-то иных отношений, прямо не предусмотренных ПС.</text:p>
      <text:p text:style-name="P8">8.4.Признание судом какого-либо положения ПС недействительным или не подлежащим принудительному исполнению не влечет недействительности или неисполнимости иных положений Соглашения.</text:p>
      <text:p text:style-name="P9"><text:soft-page-break/><text:span text:style-name="T3">8.5.Бездействие со стороны ООО «Центр семейной медицины» в случае нарушения Вами либо иными пользователями положений ПС не лишает ООО «Центр семейной медицины» права предпринять соответствующие действия в защиту своих интересов позднее, а также не означает отказа ООО «Центр семейной медицины» от своих прав в случае совершения в последующем подобных, либо сходных нарушений.</text:span> 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1-12-01T11:21:39.596000000</meta:creation-date>
    <dc:date>2024-09-09T16:18:35.176000000</dc:date>
    <meta:editing-duration>PT1H32M35S</meta:editing-duration>
    <meta:editing-cycles>8</meta:editing-cycles>
    <meta:generator>LibreOffice/7.1.4.2$Windows_X86_64 LibreOffice_project/a529a4fab45b75fefc5b6226684193eb000654f6</meta:generator>
    <meta:document-statistic meta:table-count="0" meta:image-count="0" meta:object-count="0" meta:page-count="5" meta:paragraph-count="48" meta:word-count="1285" meta:character-count="10144" meta:non-whitespace-character-count="8902"/>
  </office:meta>
</office:document-meta>
</file>